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Text_20_body">
      <style:paragraph-properties fo:margin-left="2.499cm" fo:margin-right="0cm" fo:line-height="0.811cm" fo:text-align="justify" style:justify-single-word="false" fo:text-indent="-2.499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2" style:family="paragraph" style:parent-style-name="Text_20_body">
      <style:paragraph-properties fo:margin-left="2.499cm" fo:margin-right="0cm" fo:line-height="0.811cm" fo:text-align="justify" style:justify-single-word="false" fo:text-indent="-2.499cm" style:auto-text-indent="false">
        <style:tab-stops>
          <style:tab-stop style:position="-0.249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3" style:family="paragraph" style:parent-style-name="Text_20_body">
      <style:paragraph-properties fo:margin-left="4.5cm" fo:margin-right="0cm" fo:line-height="0.811cm" fo:text-align="justify" style:justify-single-word="false" fo:text-indent="-0.998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4" style:family="paragraph" style:parent-style-name="Text_20_body">
      <style:paragraph-properties fo:margin-left="4.5cm" fo:margin-right="0cm" fo:line-height="0.811cm" fo:text-align="justify" style:justify-single-word="false" fo:text-indent="-0.998cm" style:auto-text-indent="false">
        <style:tab-stops/>
      </style:paragraph-properties>
    </style:style>
    <style:style style:name="P5" style:family="paragraph" style:parent-style-name="清單段落">
      <style:paragraph-properties fo:margin-left="4.5cm" fo:margin-right="0cm" fo:line-height="0.811cm" fo:text-align="justify" style:justify-single-word="false" fo:text-indent="-0.998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6" style:family="paragraph" style:parent-style-name="Text_20_body">
      <style:paragraph-properties fo:margin-left="2.501cm" fo:margin-right="0cm" fo:line-height="0.811cm" fo:text-align="justify" style:justify-single-word="false" fo:text-indent="0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7" style:family="paragraph" style:parent-style-name="Text_20_body">
      <style:paragraph-properties fo:margin-left="2.244cm" fo:margin-right="0cm" fo:line-height="0.811cm" fo:text-align="justify" style:justify-single-word="false" fo:text-indent="0.005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8" style:family="paragraph" style:parent-style-name="Text_20_body">
      <style:paragraph-properties fo:margin-left="2.247cm" fo:margin-right="0cm" fo:line-height="0.811cm" fo:text-align="justify" style:justify-single-word="false" fo:text-indent="0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9" style:family="paragraph" style:parent-style-name="清單段落">
      <style:paragraph-properties fo:margin-left="2.501cm" fo:margin-right="0cm" fo:line-height="0.811cm" fo:text-align="justify" style:justify-single-word="false" fo:text-indent="-0.002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10" style:family="paragraph" style:parent-style-name="Text_20_body">
      <style:paragraph-properties fo:margin-left="4.247cm" fo:margin-right="0cm" fo:line-height="0.811cm" fo:text-align="justify" style:justify-single-word="false" fo:text-indent="-0.746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11" style:family="paragraph" style:parent-style-name="清單段落">
      <style:paragraph-properties fo:margin-left="2.501cm" fo:margin-right="0cm" fo:line-height="0.811cm" fo:text-align="justify" style:justify-single-word="false" fo:text-indent="0.998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12" style:family="paragraph" style:parent-style-name="Text_20_body">
      <style:paragraph-properties fo:line-height="0.811cm" fo:text-align="justify" style:justify-single-word="false"/>
    </style:style>
    <style:style style:name="P13" style:family="paragraph" style:parent-style-name="清單段落" style:master-page-name="">
      <loext:graphic-properties draw:fill="none"/>
      <style:paragraph-properties fo:margin-left="2.499cm" fo:margin-right="0.3cm" fo:line-height="0.811cm" fo:text-align="justify" style:justify-single-word="false" fo:orphans="0" fo:widows="0" fo:hyphenation-ladder-count="no-limit" fo:text-indent="1cm" style:auto-text-indent="false" style:page-number="auto" fo:background-color="transparent">
        <style:tab-stops/>
      </style:paragraph-properties>
      <style:text-properties style:font-name="標楷體" fo:font-size="14pt" style:font-name-asian="標楷體" style:font-size-asian="14pt" style:font-size-complex="14pt" fo:hyphenate="false"/>
    </style:style>
    <style:style style:name="P14" style:family="paragraph" style:parent-style-name="Text_20_body" style:master-page-name="MP0">
      <loext:graphic-properties draw:fill="none"/>
      <style:paragraph-properties fo:margin-left="0cm" fo:margin-right="-0.3cm" fo:line-height="0.811cm" fo:orphans="0" fo:widows="0" fo:hyphenation-ladder-count="no-limit" fo:text-indent="0cm" style:auto-text-indent="false" style:page-number="auto" fo:break-before="page" fo:background-color="transparent"/>
      <style:text-properties style:font-name="標楷體" fo:font-size="20pt" style:font-name-asian="標楷體" style:font-size-asian="20pt" style:font-size-complex="19.5pt" fo:hyphenate="false"/>
    </style:style>
    <style:style style:name="T1" style:family="text">
      <style:text-properties style:font-name="標楷體" fo:font-size="14pt" style:font-name-asian="標楷體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高級中等學校教科用書審定辦法部分條文修正條文</text:p>
      <text:p text:style-name="P1">第　五　條　　申請人於申請教科用書審定時，應填具審定申請表，並檢附下列文件：</text:p>
      <text:p text:style-name="P3">一、教科用書編輯計畫書。</text:p>
      <text:p text:style-name="P3">二、教科用書書稿。</text:p>
      <text:p text:style-name="P4"><text:span text:style-name="預設段落字型"><text:span text:style-name="T1">三、申請外國語文教科用書審定者，其教科用書附隨之有聲媒體教材腳本或影音檔案。</text:span></text:span></text:p>
      <text:p text:style-name="P3">四、教科用書嵌入行動條碼或網址連結者，其內容說明。</text:p>
      <text:p text:style-name="P6">　　前項審定申請表應填列之內容，包括申請人基本資料、教科用書基本資料、編著者姓名及其他相關事項。</text:p>
      <text:p text:style-name="P1">第　六　條　　申請人依前條第一項第二款規定檢附之教科用書書稿，應符合下列規定：</text:p>
      <text:p text:style-name="P3">一、以科目申請審定。</text:p>
      <text:p text:style-name="P5">二、以冊為單位，並應美工完稿。</text:p>
      <text:p text:style-name="P3">三、版式規格與成書相同，正文字級不得小於電腦排版字十一點。</text:p>
      <text:p text:style-name="P3">四、封面除標明用書名稱、冊次外，不得標記其他文字、符號；內文不得出現申請人、編著者之姓名及其任職處所。</text:p>
      <text:p text:style-name="P5">五、使用之翻譯名詞，經本部、改制前國立編譯館、國家教育研究院公告者，以公告內容為準。</text:p>
      <text:p text:style-name="P3">六、使用之度量衡單位，採經濟部指定之法定度量衡單位。</text:p>
      <text:p text:style-name="P1"><text:soft-page-break/>第 十三 條　　申請審定之教科用書，經審定機關審查通過者，申請人應自書稿發還之日起九十日內，依審查通過之內容印製樣書，並檢送二冊至審定機關，經審定機關核對與審查通過之書稿內容相符者，由審定機關發給審定執照；同一科目教科用書，應俟前一冊審定執照發給後，始得核發後冊審定執照。</text:p>
      <text:p text:style-name="P7">　　申請人於印製樣書時，發現有第九條第五項所稱資料更新或內容勘誤之必要者，應即通知審定機關。</text:p>
      <text:p text:style-name="P8">　　前項資料更新或內容勘誤，不符第九條第五項規定者，審定機關應通知申請人停止印製不符資料更新或內容勘誤之部分，並依第一項規定辦理。</text:p>
      <text:p text:style-name="P1">第 十五 條　　申請人應於取得教科用書審定執照後，第一學期或全學年用書於八月十五日前，第二學期於一月三十一日前，檢送與樣書相同之該冊成書五冊及可攜式文件格式（Portable Document Format ，以下簡稱 PDF 檔），至審定機關備查。</text:p>
      <text:p text:style-name="P9">　　教科用書版權頁應登載版次、出版年月及其他審定機關公告之事項；封面應印有「國家教育研究院審定」字樣及審定字號。</text:p>
      <text:p text:style-name="P1">第 十八 條　　教科用書之修訂，除前條情形外，申請人應依下列規定向審定機關申請辦理：</text:p>
      <text:p text:style-name="P3">一、經審定之教科用書，得於教科用書正文總頁數二分之一以下之範圍進行修訂。</text:p>
      <text:p text:style-name="P3">二、初版之教科用書，使用二年後，始得修訂；經修訂之教科用書，每使用三年後，始得再修訂。</text:p>
      <text:p text:style-name="P3"><text:soft-page-break/>三、第一學期或全學年用書，應於每年一月一日至一月三十一日申請；第二學期用書，應於每年七月一日至七月三十一日申請。</text:p>
      <text:p text:style-name="P3">四、第一學期、第二學期均得採用之用書，應於前款申請修訂期間擇一提出。</text:p>
      <text:p text:style-name="P2">第 十九 條　　申請人於申請教科用書修訂時，應填具修訂申請表，並檢附下列文件：</text:p>
      <text:p text:style-name="P10">一、教科用書修訂計畫書。</text:p>
      <text:p text:style-name="P10">二、教科用書修訂稿。</text:p>
      <text:p text:style-name="P10">三、申請外國語文教科用書修訂者，其教科用書附隨之有聲媒體教材腳本或影音檔案。</text:p>
      <text:p text:style-name="P10">四、教科用書嵌入行動條碼或網址連結者，其內容說明。</text:p>
      <text:p text:style-name="P6">　　前項修訂申請表應填列之內容，包括申請人基本資料、教科用書基本資料、編著者姓名及其他相關事項。</text:p>
      <text:p text:style-name="P1">第二十一條　　申請修訂之教科用書，經審查結果為修正者，準用第九條及第十條第一項、第二項規定辦理；逾期者，應依第十八條第三款規定重新申請修訂。</text:p>
      <text:p text:style-name="P1">第二十二條　　申請修訂之教科用書，經審查結果為重編者，得準用第十二條第一項規定提出申復。</text:p>
      <text:p text:style-name="P13">申復有理由時，審定機關應依申復結果變更原審查結果；申復無理由時，申請人得重新申請修訂。</text:p>
      <text:p text:style-name="P11">前項重新申請修訂，不受第十八條第二款及第三款規定之限制。</text:p>
      <text:p text:style-name="P1"><text:soft-page-break/>第二十四條　　申請修訂之教科用書，審定機關准予修訂並重新印製者，申請人應依審查結果通過之書稿印製，第一學期或全學年用書於八月十五日前，第二學期於一月三十一日前，檢送成書五冊及 PDF檔至審定機關備查。</text:p>
      <text:p text:style-name="P12"><text:span text:style-name="預設段落字型"><text:span text:style-name="T1">第二十八條　　本辦法自發布日施行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預設段落字型" style:family="text"/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letter-kerning="false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WW_5f_CharLFO1LVL1" style:display-name="WW_CharLFO1LVL1" style:family="text">
      <style:text-properties fo:font-size="14pt" fo:language="en" fo:country="US" style:font-size-asian="14pt" style:font-size-complex="14pt"/>
    </style:style>
    <style:style style:name="WW_5f_CharLFO3LVL1" style:display-name="WW_CharLFO3LVL1" style:family="text">
      <style:text-properties style:use-window-font-color="true"/>
    </style:style>
    <style:style style:name="WW_5f_CharLFO7LVL1" style:display-name="WW_CharLFO7LVL1" style:family="text">
      <style:text-properties fo:language="en" fo:country="US"/>
    </style:style>
    <style:style style:name="WW_5f_CharLFO8LVL1" style:display-name="WW_CharLFO8LVL1" style:family="text">
      <style:text-properties fo:language="en" fo:country="US"/>
    </style:style>
    <style:style style:name="WW_5f_CharLFO10LVL1" style:display-name="WW_CharLFO10LVL1" style:family="text">
      <style:text-properties fo:font-size="14pt" style:font-size-asian="14pt" style:font-size-complex="14pt"/>
    </style:style>
    <style:style style:name="WW_5f_CharLFO11LVL1" style:display-name="WW_CharLFO11LVL1" style:family="text">
      <style:text-properties fo:font-size="14pt" style:font-size-asian="14pt" style:font-size-complex="14pt"/>
    </style:style>
    <style:style style:name="WW_5f_CharLFO12LVL1" style:display-name="WW_CharLFO12LVL1" style:family="text">
      <style:text-properties fo:font-size="14pt" style:font-size-asian="14pt" style:font-size-complex="14pt"/>
    </style:style>
    <style:style style:name="WW_5f_CharLFO13LVL1" style:display-name="WW_CharLFO13LVL1" style:family="text">
      <style:text-properties fo:font-size="14pt" style:font-size-asian="14pt" style:font-size-complex="14pt"/>
    </style:style>
    <style:style style:name="WW_5f_CharLFO14LVL1" style:display-name="WW_CharLFO14LVL1" style:family="text">
      <style:text-properties fo:font-size="14pt" style:font-size-asian="14pt" style:font-size-complex="14pt"/>
    </style:style>
    <style:style style:name="WW_5f_CharLFO15LVL1" style:display-name="WW_CharLFO15LVL1" style:family="text">
      <style:text-properties fo:font-size="14pt" style:font-size-asian="14pt" style:font-size-complex="14pt"/>
    </style:style>
    <style:style style:name="WW_5f_CharLFO16LVL1" style:display-name="WW_CharLFO16LVL1" style:family="text">
      <style:text-properties fo:font-size="14pt" style:font-size-asian="14pt" style:font-size-complex="14pt"/>
    </style:style>
    <style:style style:name="WW_5f_CharLFO17LVL1" style:display-name="WW_CharLFO17LVL1" style:family="text">
      <style:text-properties fo:font-size="14pt" fo:language="en" fo:country="US" style:font-size-asian="14pt" style:font-size-complex="1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cm" fo:page-height="29.704cm" style:num-format="1" style:print-orientation="portrait" fo:margin-top="2.501cm" fo:margin-bottom="2.501cm" fo:margin-left="3cm" fo:margin-right="2.501cm" style:writing-mode="lr-tb" style:layout-grid-color="#c0c0c0" style:layout-grid-lines="3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7.3$Windows_X86_64 LibreOffice_project/dc89aa7a9eabfd848af146d5086077aeed2ae4a5</meta:generator>
    <dc:title/>
    <dc:description/>
    <dc:subject/>
    <meta:initial-creator>leaway7549@yahoo.com.tw</meta:initial-creator>
    <meta:creation-date>2020-10-27T08:57:00Z</meta:creation-date>
    <dc:date>2020-10-28T10:16:57.940000000</dc:date>
    <meta:print-date>2020-10-27T17:16:05.146000000</meta:print-date>
    <meta:editing-cycles>5</meta:editing-cycles>
    <meta:editing-duration>PT20M27S</meta:editing-duration>
    <meta:document-statistic meta:table-count="0" meta:image-count="0" meta:object-count="0" meta:page-count="4" meta:paragraph-count="36" meta:word-count="1446" meta:character-count="1517" meta:non-whitespace-character-count="1469"/>
    <meta:template xlink:type="simple" xlink:actuate="onRequest" xlink:title="" xlink:href="../../AppData/Local/Microsoft/Windows/INetCache/IE/BMJ1RUNA/27c2b78b81c7441968a88509edb14a85_0121946EA0C_ATTCH12.odt/Normal"/>
  </office:meta>
</office:document-meta>
</file>